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3" style:parent-style-name="DefaultParagraphFont" style:family="text">
      <style:text-properties style:font-name="Segoe UI Emoji" style:font-name-complex="Segoe UI Emoji"/>
    </style:style>
    <style:style style:name="T4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5" style:parent-style-name="DefaultParagraphFont" style:family="text">
      <style:text-properties style:font-name="Times New Roman" style:font-name-asian="Times New Roman" style:letter-kerning="false" style:language-asian="en" style:country-asian="GB"/>
    </style:style>
    <style:style style:name="P6" style:parent-style-name="Normal" style:family="paragraph">
      <style:text-properties fo:font-weight="bold" style:font-weight-asian="bold" style:font-weight-complex="bold"/>
    </style:style>
    <style:style style:name="T7" style:parent-style-name="DefaultParagraphFont" style:family="text">
      <style:text-properties fo:font-weight="bold" style:font-weight-asian="bold" style:font-weight-complex="bold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T9" style:parent-style-name="DefaultParagraphFont" style:family="text">
      <style:text-properties style:font-name="Segoe UI Emoji" style:font-name-complex="Segoe UI Emoji"/>
    </style:style>
    <style:style style:name="T10" style:parent-style-name="DefaultParagraphFont" style:family="text">
      <style:text-properties style:font-name="Segoe UI Emoji" style:font-name-complex="Segoe UI Emoji"/>
    </style:style>
    <style:style style:name="T11" style:parent-style-name="DefaultParagraphFont" style:family="text">
      <style:text-properties style:font-name="Segoe UI Emoji" style:font-name-complex="Segoe UI Emoji"/>
    </style:style>
    <style:style style:name="T12" style:parent-style-name="DefaultParagraphFont" style:family="text">
      <style:text-properties style:font-name="Segoe UI Emoji" style:font-name-complex="Segoe UI Emoji"/>
    </style:style>
    <style:style style:name="T13" style:parent-style-name="DefaultParagraphFont" style:family="text">
      <style:text-properties style:font-name="Segoe UI Emoji" style:font-name-complex="Segoe UI Emoji"/>
    </style:style>
    <style:style style:name="T14" style:parent-style-name="DefaultParagraphFont" style:family="text">
      <style:text-properties style:font-name="Segoe UI Emoji" style:font-name-complex="Segoe UI Emoji"/>
    </style:style>
    <style:style style:name="T15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T1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8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19" style:parent-style-name="DefaultParagraphFont" style:family="text">
      <style:text-properties fo:font-weight="bold" style:font-weight-asian="bold" style:font-weight-complex="bold"/>
    </style:style>
    <style:style style:name="T20" style:parent-style-name="DefaultParagraphFont" style:family="text">
      <style:text-properties fo:font-weight="bold" style:font-weight-asian="bold" style:font-weight-complex="bold"/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T22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23" style:parent-style-name="DefaultParagraphFont" style:family="text">
      <style:text-properties fo:font-weight="bold" style:font-weight-asian="bold" style:font-weight-complex="bold"/>
    </style:style>
    <style:style style:name="P24" style:parent-style-name="Normal" style:family="paragraph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/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Normal" style:list-style-name="LFO1" style:family="paragraph"/>
    <style:style style:name="P28" style:parent-style-name="Normal" style:list-style-name="LFO1" style:family="paragraph"/>
    <style:style style:name="P29" style:parent-style-name="Normal" style:list-style-name="LFO1" style:family="paragraph"/>
    <style:style style:name="T30" style:parent-style-name="DefaultParagraphFont" style:family="text">
      <style:text-properties style:font-name="Times New Roman" style:font-name-asian="Times New Roman" style:letter-kerning="false" style:language-asian="en" style:country-asian="GB"/>
    </style:style>
    <style:style style:name="P31" style:parent-style-name="Normal" style:list-style-name="LFO1" style:family="paragraph"/>
    <style:style style:name="T32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T34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35" style:parent-style-name="DefaultParagraphFont" style:family="text">
      <style:text-properties fo:font-weight="bold" style:font-weight-asian="bold" style:font-weight-complex="bold"/>
    </style:style>
    <style:style style:name="T36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7" style:parent-style-name="DefaultParagraphFont" style:family="text">
      <style:text-properties fo:font-weight="bold" style:font-weight-asian="bold" style:font-weight-complex="bold"/>
    </style:style>
    <style:style style:name="T38" style:parent-style-name="DefaultParagraphFont" style:family="text">
      <style:text-properties style:font-name="Segoe UI Emoji" style:font-name-complex="Segoe UI Emoji"/>
    </style:style>
    <style:style style:name="T39" style:parent-style-name="DefaultParagraphFont" style:family="text">
      <style:text-properties fo:font-weight="bold" style:font-weight-asian="bold" style:font-weight-complex="bold"/>
    </style:style>
    <style:style style:name="T40" style:parent-style-name="DefaultParagraphFont" style:family="text">
      <style:text-properties style:font-name="Segoe UI Emoji" style:font-name-complex="Segoe UI Emoji"/>
    </style:style>
    <style:style style:name="T41" style:parent-style-name="DefaultParagraphFont" style:family="text">
      <style:text-properties fo:font-weight="bold" style:font-weight-asian="bold" style:font-weight-complex="bold"/>
    </style:style>
    <style:style style:name="T42" style:parent-style-name="DefaultParagraphFont" style:family="text">
      <style:text-properties style:font-name="Segoe UI Emoji" style:font-name-complex="Segoe UI Emoji"/>
    </style:style>
    <style:style style:name="T43" style:parent-style-name="DefaultParagraphFont" style:family="text">
      <style:text-properties fo:font-weight="bold" style:font-weight-asian="bold" style:font-weight-complex="bold"/>
    </style:style>
    <style:style style:name="T44" style:parent-style-name="DefaultParagraphFont" style:family="text">
      <style:text-properties style:font-name="Segoe UI Emoji" style:font-name-complex="Segoe UI Emoji"/>
    </style:style>
    <style:style style:name="T45" style:parent-style-name="DefaultParagraphFont" style:family="text">
      <style:text-properties fo:font-weight="bold" style:font-weight-asian="bold" style:font-weight-complex="bold"/>
    </style:style>
    <style:style style:name="T46" style:parent-style-name="DefaultParagraphFont" style:family="text">
      <style:text-properties style:font-name="Segoe UI Emoji" style:font-name-complex="Segoe UI Emoji"/>
    </style:style>
    <style:style style:name="T47" style:parent-style-name="DefaultParagraphFont" style:family="text">
      <style:text-properties fo:font-weight="bold" style:font-weight-asian="bold" style:font-weight-complex="bold"/>
    </style:style>
    <style:style style:name="T48" style:parent-style-name="DefaultParagraphFont" style:family="text">
      <style:text-properties style:font-name="Segoe UI Emoji" style:font-name-complex="Segoe UI Emoji"/>
    </style:style>
    <style:style style:name="T49" style:parent-style-name="DefaultParagraphFont" style:family="text">
      <style:text-properties fo:font-weight="bold" style:font-weight-asian="bold" style:font-weight-complex="bold"/>
    </style:style>
    <style:style style:name="T50" style:parent-style-name="DefaultParagraphFont" style:family="text">
      <style:text-properties style:font-name="Segoe UI Emoji" style:font-name-complex="Segoe UI Emoji"/>
    </style:style>
    <style:style style:name="T51" style:parent-style-name="DefaultParagraphFont" style:family="text">
      <style:text-properties style:font-name="Segoe UI Emoji" style:font-name-complex="Segoe UI Emoji"/>
    </style:style>
    <style:style style:name="T52" style:parent-style-name="DefaultParagraphFont" style:family="text">
      <style:text-properties fo:font-weight="bold" style:font-weight-asian="bold" style:font-weight-complex="bold"/>
    </style:style>
    <style:style style:name="T53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54" style:parent-style-name="DefaultParagraphFont" style:family="text">
      <style:text-properties fo:font-weight="bold" style:font-weight-asian="bold" style:font-weight-complex="bold"/>
    </style:style>
    <style:style style:name="T55" style:parent-style-name="DefaultParagraphFont" style:family="text">
      <style:text-properties fo:font-weight="bold" style:font-weight-asian="bold" style:font-weight-complex="bold"/>
    </style:style>
    <style:style style:name="T56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57" style:parent-style-name="DefaultParagraphFont" style:family="text">
      <style:text-properties fo:font-weight="bold" style:font-weight-asian="bold" style:font-weight-complex="bold"/>
    </style:style>
    <style:style style:name="T58" style:parent-style-name="DefaultParagraphFont" style:family="text">
      <style:text-properties fo:font-weight="bold" style:font-weight-asian="bold" style:font-weight-complex="bold"/>
    </style:style>
    <style:style style:name="T59" style:parent-style-name="DefaultParagraphFont" style:family="text">
      <style:text-properties fo:font-weight="bold" style:font-weight-asian="bold" style:font-weight-complex="bold"/>
    </style:style>
    <style:style style:name="T60" style:parent-style-name="DefaultParagraphFont" style:family="text">
      <style:text-properties fo:font-weight="bold" style:font-weight-asian="bold" style:font-weight-complex="bold"/>
    </style:style>
    <style:style style:name="T61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62" style:parent-style-name="DefaultParagraphFont" style:family="text">
      <style:text-properties style:font-name="Segoe UI Emoji" style:font-name-complex="Segoe UI Emoji" fo:font-weight="bold" style:font-weight-asian="bold" style:font-weight-complex="bold"/>
    </style:style>
    <style:style style:name="T63" style:parent-style-name="DefaultParagraphFont" style:family="text">
      <style:text-properties fo:font-weight="bold" style:font-weight-asian="bold" style:font-weight-complex="bold"/>
    </style:style>
    <style:style style:name="T64" style:parent-style-name="DefaultParagraphFont" style:family="text">
      <style:text-properties fo:font-weight="bold" style:font-weight-asian="bold" style:font-weight-complex="bold"/>
    </style:style>
    <style:style style:name="T65" style:parent-style-name="DefaultParagraphFont" style:family="text">
      <style:text-properties style:font-name="Segoe UI Emoji" style:font-name-complex="Segoe UI Emoji"/>
    </style:style>
    <style:style style:name="T66" style:parent-style-name="DefaultParagraphFont" style:family="text">
      <style:text-properties style:font-name="Segoe UI Emoji" style:font-name-complex="Segoe UI Emoji"/>
    </style:style>
    <style:style style:name="T67" style:parent-style-name="DefaultParagraphFont" style:family="text">
      <style:text-properties style:font-name="Segoe UI Emoji" style:font-name-complex="Segoe UI Emoji"/>
    </style:style>
    <style:style style:name="T68" style:parent-style-name="DefaultParagraphFont" style:family="text">
      <style:text-properties style:font-name="Segoe UI Emoji" style:font-name-complex="Segoe UI Emoji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righ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right" style:vertical-pos="from-top" style:mirror="horizontal"/>
    </style:style>
    <style:style style:family="graphic" style:name="a5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left" style:vertical-pos="from-top"/>
    </style:style>
  </office:automatic-styles>
  <office:body>
    <office:text text:use-soft-page-breaks="true">
      <text:p text:style-name="P1"><text:span text:style-name="T3">💙</text:span><text:s/><text:span text:style-name="T4">FUNDRAISE FOR PLYMOUTH HIGHBURY TRUST</text:span><text:span text:style-name="T5"><text:s/></text:span></text:p>
      <text:p text:style-name="P6">Together, we can make a difference</text:p>
      <text:p text:style-name="Normal">Thank you for choosing to find out more about fundraising for<text:s/><text:span text:style-name="T7">Plymouth Highbury Trust</text:span>.</text:p>
      <text:p text:style-name="Normal">Every donation, big or small, can make a<text:s/><text:span text:style-name="T8">real difference</text:span><text:s/>to the lives of the people we support.</text:p>
      <text:p text:style-name="Normal"><draw:frame draw:z-index="251658240" draw:style-name="a1" draw:name="Picture 3" text:anchor-type="paragraph" svg:x="0in" svg:y="0.34461in" svg:width="1.73542in" svg:height="2.31389in" style:rel-width="scale" style:rel-height="scale"><draw:image xlink:href="media/image2.jpeg" xlink:type="simple" xlink:show="embed" xlink:actuate="onLoad"/><svg:title/><svg:desc>No photo description available.</svg:desc></draw:frame>Your fundraising helps us provide vital services for adults with a learning disability, helping to:</text:p>
      <text:p text:style-name="Normal"><text:span text:style-name="T9">💙</text:span><text:s/>Reduce social isolation<text:line-break/><text:span text:style-name="T10">💙</text:span><text:s/>Create new opportunities and experiences<text:s/><text:line-break/><text:span text:style-name="T11">💙</text:span><text:s/>Support special trips, outings and activities<text:line-break/><text:span text:style-name="T12">💙</text:span><text:s/>Bring people together<text:s/>in the community<text:line-break/><text:span text:style-name="T13">💙</text:span><text:s/>Purchase urgently needed equipment<text:line-break/><text:span text:style-name="T14">💙</text:span><text:s/>Help the people we support live happy, active and fulfilling lives</text:p>
      <text:p text:style-name="Normal"/>
      <text:p text:style-name="Normal"><text:span text:style-name="T15">🌟</text:span><text:span text:style-name="T16"><text:s/></text:span><text:span text:style-name="T17">HOW CAN YOU FUNDRAISE?</text:span></text:p>
      <text:p text:style-name="Normal">There are lots of ways you can support us. Choose something that you enjoy and get your friends, family and community involved!</text:p>
      <text:p text:style-name="Normal"><text:span text:style-name="T18">💙</text:span><text:span text:style-name="T19"><text:s/>1. GET SPONSORED</text:span></text:p>
      <text:p text:style-name="Normal">Taking on a challenge?</text:p>
      <text:p text:style-name="Normal">Whether you're running, walking, baking, cycling or doing something completely different, you can ask friends, family and colleagues to sponsor you.</text:p>
      <text:p text:style-name="Normal">We have included a<text:s/><text:span text:style-name="T20">Sponsorship Form</text:span><text:s/>in<text:s/>this information pack to make things easy.</text:p>
      <text:p text:style-name="Normal"><text:span text:style-name="T21">Need a copy printed?</text:span><text:line-break/>No problem! We are happy to print a sponsorship form for you.</text:p>
      <text:p text:style-name="Normal">Once you've completed your fundraising, simply collect your sponsorship money and arrange to pass it on to Plymouth Highbury Trust.</text:p>
      <text:p text:style-name="Normal"/>
      <text:p text:style-name="Normal"/>
      <text:p text:style-name="Normal"/>
      <text:soft-page-break/>
      <text:p text:style-name="Normal"><text:span text:style-name="T22">💻</text:span><text:span text:style-name="T23"><text:s/>2. FUNDRAISE ONLINE</text:span></text:p>
      <text:p text:style-name="P24">Set up your own JustGiving page</text:p>
      <text:p text:style-name="Normal">Online fundraising is a simple way to reach even more people.</text:p>
      <text:p text:style-name="Normal">You can create your own fundraising page through<text:s/><text:span text:style-name="T25">JustGiving</text:span>, search for<text:s/><text:span text:style-name="T26">Plymouth Highbury Trust</text:span>, and connect your fundraising page to<text:s/>our charity.</text:p>
      <text:p text:style-name="Normal"><draw:frame draw:z-index="251662336" draw:style-name="a2" draw:name="Picture 1" text:anchor-type="paragraph" svg:x="3.53782in" svg:y="0.09599in" svg:width="2.22708in" svg:height="1.93542in" style:rel-width="scale" style:rel-height="scale"><draw:image xlink:href="media/image3.jpeg" xlink:type="simple" xlink:show="embed" xlink:actuate="onLoad"/><svg:title/><svg:desc/></draw:frame>Then simply share your page with your:</text:p>
      <text:list text:style-name="LFO1" text:continue-numbering="true">
        <text:list-item>
          <text:p text:style-name="P27">Friends and family</text:p>
        </text:list-item>
        <text:list-item>
          <text:p text:style-name="P28">Work colleagues</text:p>
        </text:list-item>
        <text:list-item>
          <text:p text:style-name="P29">Social media followers<text:span text:style-name="T30"><text:s/></text:span></text:p>
        </text:list-item>
        <text:list-item>
          <text:p text:style-name="P31">Local community</text:p>
        </text:list-item>
      </text:list>
      <text:p text:style-name="Normal"><text:span text:style-name="T32">🔗</text:span><text:span text:style-name="T33"><text:s/>www.justgiving.com</text:span></text:p>
      <text:p text:style-name="Normal"/>
      <text:p text:style-name="Normal"><text:span text:style-name="T34">🎉</text:span><text:span text:style-name="T35"><text:s/></text:span><text:span text:style-name="T36">FUNDRAISING IDEAS</text:span></text:p>
      <text:p text:style-name="Normal"><text:span text:style-name="T37">Looking for inspiration?</text:span></text:p>
      <text:p text:style-name="Normal">You don't have to run a marathon to make a difference! There are lots of fun and creative ways to raise money.</text:p>
      <text:p text:style-name="Normal"><text:span text:style-name="T38">🎂</text:span><text:s/><text:span text:style-name="T39">Birthday fundraiser</text:span><text:line-break/>Ask friends and family to donate instead of buying you a present.</text:p>
      <text:p text:style-name="Normal"><text:span text:style-name="T40">🧁</text:span><text:s/><text:span text:style-name="T41">Bake sale</text:span><text:line-break/>Get baking and sell your delicious treats.</text:p>
      <text:p text:style-name="Normal"><text:span text:style-name="T42">🚶</text:span><text:s/><text:span text:style-name="T43">Sponsored walk</text:span><text:line-break/>Get some friends together and take on a<text:s/>sponsored walk.</text:p>
      <text:p text:style-name="Normal"><text:span text:style-name="T44">🏃</text:span><text:s/><text:span text:style-name="T45">Run or fitness challenge</text:span><text:line-break/>Set yourself a personal goal and ask people to sponsor you.</text:p>
      <text:p text:style-name="Normal"><text:span text:style-name="T46">☕</text:span><text:s/><text:span text:style-name="T47">Coffee morning</text:span><text:line-break/>Invite friends, family or your community for coffee, cake and a chat.</text:p>
      <text:p text:style-name="Normal"><text:span text:style-name="T48">🧠</text:span><text:s/><text:span text:style-name="T49">Quiz night</text:span><text:line-break/>Get teams together and charge an entry fee.</text:p>
      <text:p text:style-name="Normal"><text:span text:style-name="T50">🎟</text:span><text:span text:style-name="T51">️</text:span><text:s/><text:span text:style-name="T52">Fundraising event</text:span><text:line-break/>Organise a raffle, games night, fun day or another event.</text:p>
      <text:soft-page-break/>
      <text:p text:style-name="Normal"><draw:frame draw:z-index="251660288" draw:style-name="a3" draw:name="Picture 7" text:anchor-type="paragraph" svg:x="0in" svg:y="0.34514in" svg:width="1.12153in" svg:height="1.44444in" style:rel-width="scale" style:rel-height="scale"><draw:image xlink:href="media/image4.jpeg" xlink:type="simple" xlink:show="embed" xlink:actuate="onLoad"/><svg:title/><svg:desc>No photo description available.</svg:desc></draw:frame></text:p>
      <text:p text:style-name="Normal"><text:span text:style-name="T53">💙</text:span><text:span text:style-name="T54"><text:s/>EVERY POUND COUNTS</text:span></text:p>
      <text:p text:style-name="Normal">You might be surprised by how much your fundraising can achieve.</text:p>
      <text:p text:style-name="Normal">The money you raise could help us provide<text:s/><text:span text:style-name="T55">activities, trips, equipment and opportunities</text:span><text:s/>that<text:s/>make a genuine difference to the people we support.</text:p>
      <text:p text:style-name="Normal"/>
      <text:p text:style-name="Normal"><draw:frame draw:z-index="251661312" draw:style-name="a4" draw:name="Picture 9" text:anchor-type="paragraph" svg:x="0in" svg:y="0.20134in" svg:width="1.7625in" svg:height="2.27014in" style:rel-width="scale" style:rel-height="scale"><draw:image xlink:href="media/image5.jpeg" xlink:type="simple" xlink:show="embed" xlink:actuate="onLoad"/><svg:title/><svg:desc>No photo description available.</svg:desc></draw:frame><text:span text:style-name="T56">🤝</text:span><text:span text:style-name="T57"><text:s/>THANK YOU FOR SUPPORTING US</text:span></text:p>
      <text:p text:style-name="Normal">We really appreciate you choosing to fundraise for<text:s/><text:span text:style-name="T58">Plymouth Highbury Trust</text:span>.</text:p>
      <text:p text:style-name="Normal">Whether you raise £10, £100 or £1,000,<text:s/><text:span text:style-name="T59">your support matters.</text:span></text:p>
      <text:p text:style-name="Normal">Together, we can help create more opportunities, reduce social isolation and make a positive difference to the lives of the people we support.</text:p>
      <text:p text:style-name="Normal"><text:span text:style-name="T60">THANK YOU FOR BEING PART OF OUR COMMUNITY!<text:s/></text:span><text:span text:style-name="T61">💙</text:span><text:s/></text:p>
      <text:p text:style-name="Normal"/>
      <text:p text:style-name="Normal"><text:span text:style-name="T62">📞</text:span><text:span text:style-name="T63"><text:s/>GET IN TOUCH</text:span></text:p>
      <text:p text:style-name="Normal">If you have any questions about fundraising, need a sponsorship form or would<text:s/>like some help with your fundraising idea, please contact us.</text:p>
      <text:p text:style-name="Normal"><draw:frame draw:z-index="251659264" draw:style-name="a5" draw:name="Picture 5" text:anchor-type="paragraph" svg:x="0in" svg:y="0.05598in" svg:width="1.58665in" svg:height="2.11538in" style:rel-width="scale" style:rel-height="scale"><draw:image xlink:href="media/image6.jpeg" xlink:type="simple" xlink:show="embed" xlink:actuate="onLoad"/><svg:title/><svg:desc>No photo description available.</svg:desc></draw:frame></text:p>
      <text:p text:style-name="Normal"><text:span text:style-name="T64">Plymouth Highbury Trust</text:span><text:line-break/><text:span text:style-name="T65">📍</text:span><text:s/>207 Outland Road<text:s/>PL2 3PF<text:line-break/><text:span text:style-name="T66">📞</text:span><text:s/>01752 773333<text:line-break/><text:span text:style-name="T67">📧</text:span><text:s/><text:a xlink:href="mailto:Johanne.porter@plymouthhighburytrust.org.uk" office:target-frame-name="_top" xlink:show="replace"><text:span text:style-name="Hyperlink">Johanne.porter@plymouthhighburytrust.org.uk</text:span></text:a><text:s/><text:line-break/><text:span text:style-name="T68">🌐</text:span><text:s/><text:a xlink:href="http://www.plymouthhighburytrust.org.uk" office:target-frame-name="_top" xlink:show="replace"><text:span text:style-name="Hyperlink">www.plymouthhighburytrust.org.uk</text:span></text:a><text:s/></text:p>
      <text:p text:style-name="Normal"/>
      <text:p text:style-name="Normal"/>
      <text:p text:style-name="Normal"/>
      <text:p text:style-name="Normal"/>
      <text:p text:style-name="Normal"><text:span text:style-name="T69">Registered Charity Number:</text:span><text:s/>252165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NormalWeb" style:display-name="Normal (Web)" style:family="paragraph" style:parent-style-name="Normal">
      <style:text-properties style:font-name="Times New Roman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069in solid #000000" fo:padding-top="0.1513in" fo:padding-left="0.6597in" fo:padding-bottom="0.1513in" fo:padding-right="0.6597in" style:shadow="none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T2" style:parent-style-name="DefaultParagraphFont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Picture 1" text:anchor-type="paragraph" svg:x="5.84557in" svg:y="-0.08066in" svg:width="1.01181in" svg:height="0.50972in" style:rel-width="scale" style:rel-height="scale"><draw:image xlink:href="media/image1.jpe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ohanne Porter</meta:initial-creator>
    <dc:creator>Johanne Porter</dc:creator>
    <meta:creation-date>2026-09-15T09:56:00Z</meta:creation-date>
    <dc:date>2026-09-15T11:35:00Z</dc:date>
    <meta:template xlink:href="Normal" xlink:type="simple"/>
    <meta:editing-cycles>7</meta:editing-cycles>
    <meta:editing-duration>PT4140S</meta:editing-duration>
    <meta:document-statistic meta:page-count="3" meta:paragraph-count="6" meta:word-count="513" meta:character-count="3436" meta:row-count="24" meta:non-whitespace-character-count="2929"/>
  </office:meta>
</office:document-meta>
</file>